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яем-возможности-любое-московское-предприятие-может-заявить-свой-опыт-как-лучшую-практику-по-охране-труда"/>Расширяем возможности: любое московское предприятие может заявить свой опыт как лучшую практику по охране труда<text:bookmark-end text:name="расширяем-возможности-любое-московское-предприятие-может-заявить-свой-опыт-как-лучшую-практику-по-охране-труда"/></text:h>
      <text:p text:style-name="First_20_paragraph">09.04.2025</text:p>
      <text:p text:style-name="Text_20_body">Расширяем возможности: любое московское предприятие может заявить свой опыт как лучшую практику по охране труда.<text:line-break/>Организационный комитет Московского городского смотра-конкурса на лучшую организацию работы в области охраны труда принял решение, что участие могут принять все предприятия города Москвы, независимо от того проводит ли курирующий орган<text:line-break/>исполнительной власти второй уровень смотра-конкурса или нет. Заявить свой опыт как лучшую практику по охране труда среди московских организаций теперь может каждая организация*.<text:line-break/></text:p>
      <text:p text:style-name="Text_20_body"><text:line-break/></text:p>
      <text:p text:style-name="Text_20_body">«Смотр-конкурс имеет большую социальную значимость, поэтому интересы потенциальных организаций-участников для нас крайне важны. После объявления о его проведении в Департамент стали поступать звонки от организаций, которые хотели<text:line-break/>бы принять участие, но не могут отнести себя к определенному органу исполнительной власти, в котором он проводится. Тогда мы оперативно созвали оргкомитет и единогласно приняли решение самостоятельно провести дополнительный отбор среди<text:line-break/>таких организаций для допуска лучших из них на третий — городской уровень смотра- конкурса», — отметил заместитель председателя организационного комитета, начальник отдела государственного управления охраной труда Департамента труда и социальной защиты населения города Москвы Виталий Подлевский.<text:line-break/></text:p>
      <text:p text:style-name="Text_20_body"><text:line-break/></text:p>
      <text:p text:style-name="Text_20_body">На основании принятого решения организациям, курирующий орган власти которых не проводит отраслевой или территориальный уровень смотра-конкурса, необходимо направить до 16 июня 2025 года в Департамент по адресу электронной почты  dszn@mos.ru следующую информацию:<text:line-break/>- пояснительную записку с информацией о выполнении условий смотра-конкурса;<text:line-break/>- заявку на участие (приложение 1 № 464-ПП от 04.10.2011);<text:line-break/>- информационную карту участника с основными показателями работы по охране труда в организации за последние три года (приложение 2 № 464-ПП от 04.10.2011).<text:line-break/></text:p>
      <text:p text:style-name="Text_20_body"><text:line-break/></text:p>
      <text:p text:style-name="Text_20_body">Департамент определит победителей, занявших 1, 2 и 3 места в номинациях, среди представивших заявки организаций, и до 15 июля представит их на заседание оргкомитета смотра-конкурса для выдвижения их на третий городской уровень, который<text:line-break/>проводится до 30 августа. Награждение победителей пройдет в ноябре 2025 года.<text:line-break/></text:p>
      <text:p text:style-name="Text_20_body"><text:line-break/></text:p>
      <text:p text:style-name="Text_20_body">Напоминаем, что среди главных критериев определения победителей — отсутствие несчастных случаев, наличие службы или специалиста по охране труда, а также системы управления охраной труда и другое.<text:line-break/></text:p>
      <text:p text:style-name="Text_20_body"><text:line-break/></text:p>
      <text:p text:style-name="Text_20_body">Подробную информацию о конкурсе можно узнать по ссылке.<text:line-break/></text:p>
      <text:p text:style-name="Text_20_body"><text:line-break/></text:p>
      <text:p text:style-name="Text_20_body"><text:span text:style-name="T1">Ранее порядком проведения смотра-конкурса не предусматривалось участие организаций, не прошедших второй уровень, который организуется органами исполнительной власти (определяется по отраслевому или территориальному признаку).</text:span><text:line-break/></text:p>
      <text:p text:style-name="Text_20_body"><text:line-break/></text:p>
      <text:p text:style-name="Text_20_body">Адрес страницы: <text:a xlink:type="simple" xlink:href="http://birulevo-zapadnoe.mos.ru/security-work/novosti/detail/12906127.html" office:name=""><text:span text:style-name="Definition">http://birulevo-zapadnoe.mos.ru/security-work/novosti/detail/12906127.html</text:span></text:a></text:p>
      <text:p text:style-name="Text_20_body"><text:a xlink:type="simple" xlink:href="http://birulevo-zapadnoe.mos.ru" office:name=""><text:span text:style-name="Definition">Управа района Бирюлево Запад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9T23:36:30Z</meta:creation-date>
    <dc:date>2025-04-09T23:36:30Z</dc:date>
  </office:meta>
</office:document-meta>
</file>