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по-изготовлению-открыток-проведет-персонал-кц-дружба"/>Мастер-класс по изготовлению открыток проведет персонал КЦ «Дружба»<text:bookmark-end text:name="мастер-класс-по-изготовлению-открыток-проведет-персонал-кц-дружба"/></text:h>
      <text:p text:style-name="First_20_paragraph">04.06.2025</text:p>
      <text:p text:style-name="Text_20_body">04.06.2025</text:p>
      <text:p text:style-name="Text_20_body">Персонал КЦ «Дружба» проведет мастер-класс по изготовлению открыток. Фото: Татьяна Петрыкина, «Вечерняя Москва»</text:p>
      <text:p text:style-name="Text_20_body">Мастер-класс по изготовлению открыток состоится ко Дню отца в Культурном центре «Дружба». Он будет организован для детей в возрасте старше 6 лет. Занятие пройдет 17 июня.</text:p>
      <text:p text:style-name="Text_20_body"><text:line-break/></text:p>
      <text:p text:style-name="Text_20_body">— Встреча продлится час. Несмотря на творческий характер занятия, участникам дадут конкретное техническое задание, — сообщила менеджер по культурно-массовому досугу учреждения Ксения Уварова.</text:p>
      <text:p text:style-name="Text_20_body"><text:line-break/></text:p>
      <text:p text:style-name="Text_20_body">Поделки предложат изготовить яркими и объемными, в стиле «поп-ап». Эта техника позволит создать движущиеся рельефные картинки из бумаги. Сделать это можно будет при помощи фломастеров, ножниц и клея.</text:p>
      <text:p text:style-name="Text_20_body"><text:line-break/></text:p>
      <text:p text:style-name="Text_20_body">Руководить мероприятием будет менеджер по культурно-массовому досугу Ксения Уварова.</text:p>
      <text:p text:style-name="Text_20_body"><text:line-break/></text:p>
      <text:p text:style-name="Text_20_body">Для участия в мастер-классе понадобится предварительная регистрация.</text:p>
      <text:p text:style-name="Text_20_body"><text:line-break/></text:p>
      <text:p text:style-name="Text_20_body">Творческое занятие пройдет по адресу: улица Медынская, дом №6А. Оно начнется в 12:30.</text:p>
      <text:p text:style-name="Text_20_body"><text:line-break/></text:p>
      <text:p text:style-name="Text_20_body">Адрес страницы: <text:a xlink:type="simple" xlink:href="http://birulevo-zapadnoe.mos.ru/presscenter/news/detail/13011967.html" office:name=""><text:span text:style-name="Definition">http://birulevo-zapadnoe.mos.ru/presscenter/news/detail/13011967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4T16:11:15Z</meta:creation-date>
    <dc:date>2025-06-04T16:11:15Z</dc:date>
  </office:meta>
</office:document-meta>
</file>