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янку-под-запрещающими-знаками-в-столице-начали-фиксировать-инспекторы"/>Стоянку под запрещающими знаками в столице начали фиксировать инспекторы<text:bookmark-end text:name="стоянку-под-запрещающими-знаками-в-столице-начали-фиксировать-инспекторы"/></text:h>
      <text:p text:style-name="First_20_paragraph">31.08.2016</text:p>
      <text:p text:style-name="Text_20_body">Пешие инспекторы ГКУ «Администратор московского парковочного пространства» (АМПП) начали фиксировать нарушения правил остановки и стоянки. Речь идёт о парковке под запрещающими знаками.</text:p>
      <text:p text:style-name="Text_20_body">Инспекторы АМПП фиксируют стоянку под запрещающими знаками с помощью приложения «Помощник Москвы». При этом сотрудники АМПП не штрафуют нарушителей, а передают информацию в Московскую административную дорожную инспекцию. Пожаловаться на неправильную парковку с помощью приложения «Помощник Москвы» может любой житель столицы.</text:p>
      <text:p text:style-name="Text_20_body">Напомним, штраф за остановку или стоянку под запрещающими знаками составляет 3 тысячи рублей, за неоплаченную — 2,5 тысячи руб. «Помощник Москвы» — это приложение, которое даёт москвичам возможность самим фиксировать нарушения правил парковки с помощью любого современного смартфона. Чтобы стать «помощником Москвы», нужно иметь учётную запись на столичном портале госуслуг.</text:p>
      <text:p text:style-name="Text_20_body">Фото: <text:a xlink:type="simple" xlink:href="http://www.mskagency.ru/" office:name=""><text:span text:style-name="Definition">агентство новостей "Москва"</text:span></text:a>.</text:p>
      <text:p text:style-name="Text_20_body"><text:line-break/></text:p>
      <text:p text:style-name="Text_20_body">Адрес страницы: <text:a xlink:type="simple" xlink:href="http://birulevo-zapadnoe.mos.ru/parking/news-/detail/3645105.html" office:name=""><text:span text:style-name="Definition">http://birulevo-zapadnoe.mos.ru/parking/news-/detail/3645105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34:00Z</meta:creation-date>
    <dc:date>2023-06-28T19:34:00Z</dc:date>
  </office:meta>
</office:document-meta>
</file>