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могут-заранее-продлить-резидентное-разрешение-на-парковку"/>Москвичи могут заранее продлить резидентное разрешение на парковку<text:bookmark-end text:name="москвичи-могут-заранее-продлить-резидентное-разрешение-на-парковку"/></text:h>
      <text:p text:style-name="First_20_paragraph">17.08.2016</text:p>
      <text:p text:style-name="Text_20_body">Жители районов Москвы, где с 10 октября 2015 года появилась платная парковка, могут заранее продлить свои резидентные разрешения на бесплатную парковку. Речь идет о москвичах, проживающих в районах Басманный, Красносельский, Аэропорт, Савеловский, Хорошевский, Сокольники, Лефортово, Печатники и других.<text:line-break/><text:line-break/>Заявление на продление резидентного разрешения на парковку можно подать через портал госуслуг <text:a xlink:type="simple" xlink:href="http://pgu.mos.ru" office:name=""><text:span text:style-name="Definition">pgu.mos.ru</text:span></text:a>.<text:line-break/><text:line-break/>Также резиденты могут обратиться в многофункциональный центр «Мои документы».<text:line-break/><text:line-break/>Список документов представлен в разделе льготы <text:a xlink:type="simple" xlink:href="http://parking.mos.ru/about/123/" office:name=""><text:span text:style-name="Definition">http://parking.mos.ru/about/123/</text:span></text:a>. Сроки рассмотрения обращения не более 6 рабочих дней.<text:line-break/><text:line-break/>Новое резидентное разрешение начнет действовать после окончания срока действия предыдущего разрешения. Резидентное разрешение дает право на бесплатную парковку в пределах района проживания с 20.00 до 8.00 ежедневно в течение года.<text:line-break/><text:line-break/>За парковку с 8.00 до 20.00 ежедневно нужно дополнительно внести годовую резидентную плату в размере 3 тыс. рублей. Разрешения выдаются по принципу: «одна квартира – два разрешения».<text:line-break/><text:line-break/>С 10 октября 2015 года платная парковка появилась на 95 улицах города, расположенных между Третьим транспортным кольцом и МКАД. Стоимость парковки – 40 рублей в час.<text:line-break/><text:line-break/>Точечное расширение зоны платной парковки затронуло районы: Басманный, Красносельский, Аэропорт, Савеловский, Хорошевский, Алексеевский, Останкинский, Отрадное, Преображенское, Соколиная гора, Сокольники, Лефортово, Нижегородский, Печатники, Южнопортовый, Северное и Центральное Чертаново, Царицыно, Академический, Котловка, Черемушки, Дорогомилово, Филевский парк и Щукино.</text:p>
      <text:p text:style-name="Text_20_body"><text:line-break/></text:p>
      <text:p text:style-name="Text_20_body">Адрес страницы: <text:a xlink:type="simple" xlink:href="http://birulevo-zapadnoe.mos.ru/parking/news-/detail/3555155.html" office:name=""><text:span text:style-name="Definition">http://birulevo-zapadnoe.mos.ru/parking/news-/detail/3555155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9:33:28Z</meta:creation-date>
    <dc:date>2023-06-28T19:33:28Z</dc:date>
  </office:meta>
</office:document-meta>
</file>