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е-функции-приложения-парковки-москвы-горожане-смогут-выбрать-с-помощью-активного-гражданина"/>Новые функции приложения «Парковки Москвы» горожане смогут выбрать с помощью «Активного гражданина»<text:bookmark-end text:name="новые-функции-приложения-парковки-москвы-горожане-смогут-выбрать-с-помощью-активного-гражданина"/></text:h>
      <text:p text:style-name="First_20_paragraph">05.07.2016</text:p>
      <text:p text:style-name="Text_20_body">Участники «Активного гражданина» выберут новые функции приложения «Парковки Москвы». Соответствующее голосование стартовало на портале.</text:p>
      <text:p text:style-name="Text_20_body">«Чтобы сделать оплату парковки в столице быстрой и удобной, было разработано мобильное приложение ˝Парковки Москвы˝. Оно работает на базе операционных систем iOS, Android и Windows Phone. С его помощью можно управлять парковочным счетом, оплачивать штрафы за парковку и искать эвакуированный автомобиль. Сейчас специалисты разрабатывают новую версию приложения», - сообщили в пресс-службе проекта.</text:p>
      <text:p text:style-name="Text_20_body">В приложении могут появиться такие функции, как корпоративный парковочный счет, сервис поиска ближайшей парковки, оплаты эвакуации и хранения, возможность поиска припаркованного автомобиля, автоматическое сканирование данных банковской карты при пополнении счета и другие.</text:p>
      <text:p text:style-name="Text_20_body"><text:line-break/></text:p>
      <text:p text:style-name="Text_20_body">Адрес страницы: <text:a xlink:type="simple" xlink:href="http://birulevo-zapadnoe.mos.ru/parking/news-/detail/3284738.html" office:name=""><text:span text:style-name="Definition">http://birulevo-zapadnoe.mos.ru/parking/news-/detail/3284738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9:31:59Z</meta:creation-date>
    <dc:date>2023-06-28T19:31:59Z</dc:date>
  </office:meta>
</office:document-meta>
</file>