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дорогах-южного-округа-стало-меньше-заторов-после-расширения-зоны-платной-парковки"/>На дорогах Южного округа стало меньше заторов после расширения зоны платной парковки<text:bookmark-end text:name="на-дорогах-южного-округа-стало-меньше-заторов-после-расширения-зоны-платной-парковки"/></text:h>
      <text:p text:style-name="First_20_paragraph">28.01.2016</text:p>
      <text:p text:style-name="Text_20_body">После ввода платных парковок в Южном округе показатели интенсивности движения улучшились. Об этом рассказал руководитель экспертного центра «Probok.net» Александр Шумский.</text:p>
      <text:p text:style-name="Text_20_body">«Полный эффект можно будет наблюдать в перспективе, но уже сейчас видно, что на улицах заторов стало меньше. В том числе и в Южном округе. Удалось исключить случаи беспорядочной парковки, а местные жители получили возможность беспрепятственно парковать свой автомобиль», - отметил Шумский.</text:p>
      <text:p text:style-name="Text_20_body">Он добавил, что в конце 2015 года Департамент транспорта столицы впервые обратился в экспертный центр с просьбой провести анализ улиц, где предполагается ввести новые зоны платных парковок.</text:p>
      <text:p text:style-name="Text_20_body">«К нам поступил список, в котором было более 200 улиц. Мы прошли пешком по каждой из них, анализировали обстановку. Ориентировались на показатель загруженности улицы в 80%. В итоге в Дептрансе согласись с полученными нами данными», - добавил Шумский.</text:p>
      <text:p text:style-name="Text_20_body">Кроме того, руководитель центра отметил, что после проведенного анализа, в целях улучшения дорожной ситуации эксперты предложили организовать платную парковку на вылетных магистралях ЮАО – Каширском и Варшавском шоссе.</text:p>
      <text:p text:style-name="Text_20_body">Напомним, что точечное расширение зоны платных стоянок прошло в Москве 26 декабря. Такие парковки появились возле 80 торговых центров, 10 железнодорожных платформ и 35 станций метро. В ЮАО новые зоны ввели в 10 районах.</text:p>
      <text:p text:style-name="Text_20_body">Фото: <text:a xlink:type="simple" xlink:href="http://www.mskagency.ru/" office:name=""><text:span text:style-name="Definition">агентство новостей "Москва"</text:span></text:a>.</text:p>
      <text:p text:style-name="Text_20_body"><text:line-break/></text:p>
      <text:p text:style-name="Text_20_body">Адрес страницы: <text:a xlink:type="simple" xlink:href="http://birulevo-zapadnoe.mos.ru/parking/news-/detail/2474991.html" office:name=""><text:span text:style-name="Definition">http://birulevo-zapadnoe.mos.ru/parking/news-/detail/2474991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9:26:46Z</meta:creation-date>
    <dc:date>2023-06-28T19:26:46Z</dc:date>
  </office:meta>
</office:document-meta>
</file>