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ть-резидентное-разрешение-на-бесплатную-стоянку-могут-москвичи-в-районах-где-с-26-декабря-точечно-введут-платные-парковки"/>Получить резидентное разрешение на бесплатную стоянку могут москвичи в районах, где с 26 декабря точечно введут платные парковки<text:bookmark-end text:name="получить-резидентное-разрешение-на-бесплатную-стоянку-могут-москвичи-в-районах-где-с-26-декабря-точечно-введут-платные-парковки"/></text:h>
      <text:p text:style-name="First_20_paragraph">17.12.2015</text:p>
      <text:p text:style-name="Text_20_body">Жители районов, расположенных рядом с платными парковками, могут получить резидентное разрешение на стоянку. Оставлять свой автомобиль бесплатно они смогут с 20 до 8 часов.</text:p>
      <text:p text:style-name="Text_20_body">Для круглосуточной парковки без почасовой оплаты резиденты могут приобрести годовой абонемент. Стоимость – 3 тысячи рублей в год. Для многодетных семей и инвалидов при оформлении резидентного разрешения стоянка бесплатна на всей территории столичного паркинга.</text:p>
      <text:p text:style-name="Text_20_body">Список документов необходимых для его получения:<text:line-break/>- Заявление (доступно на портале parking.mos.ru);<text:line-break/>- Документ, удостоверяющий личность резидента;<text:line-break/>- Свидетельство о регистрации транспортного средства;<text:line-break/>- Договор найма/поднайма жилого помещения резидента;<text:line-break/>- Выписка из домовой книги/единый жилищный документ.</text:p>
      <text:p text:style-name="Text_20_body">С 26 декабря в Москве точечно расширят зону платной парковки. Всего в список вошел 291 участок улиц. Такие стоянки появятся только вблизи мест наибольшего притяжения автомобилей, например, у торговых центров, станций метро и на участках, где были зафиксированы регулярные затруднения в движении, а также частые аварии, в том числе с участием пешеходов. Решение об этом в Департаменте транспорта столицы приняли после проведения встреч с депутатами муниципальных округов и общественными советниками.</text:p>
      <text:p text:style-name="Text_20_body"><text:line-break/></text:p>
      <text:p text:style-name="Text_20_body">Адрес страницы: <text:a xlink:type="simple" xlink:href="http://birulevo-zapadnoe.mos.ru/parking/news-/detail/2382257.html" office:name=""><text:span text:style-name="Definition">http://birulevo-zapadnoe.mos.ru/parking/news-/detail/2382257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9:45:46Z</meta:creation-date>
    <dc:date>2023-06-21T19:45:46Z</dc:date>
  </office:meta>
</office:document-meta>
</file>