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рту-с-новыми-зонами-платных-парковок-начали-рассылать-москвичам"/>Карту с новыми зонами платных парковок начали рассылать москвичам<text:bookmark-end text:name="карту-с-новыми-зонами-платных-парковок-начали-рассылать-москвичам"/></text:h>
      <text:p text:style-name="First_20_paragraph">11.12.2015</text:p>
      <text:p text:style-name="Text_20_body">Управы районов Москвы, где 26 декабря точечно расширится платная парковка, начали рассылать в почтовые ящики жителей карты изменений. Об этом сообщил руководитель Департамента транспорта столицы Максим Ликсутов.</text:p>
      <text:p text:style-name="Text_20_body">В информационных материалах также будет указана стоимость парковки, льготы и специальные возможности для резидентов. Кроме того, они размещены в 129 районных и окружных СМИ, направлены в городские учреждения и центры госуслуг «Мои документы». Отметим, что в ноябре были открыты консультативные пункты по платным парковкам в префектурах всех округов. Они приняли за месяц более 300 обратившихся автолюбителей.</text:p>
      <text:p text:style-name="Text_20_body">«Правительство Москвы приняло все решения для максимально быстрой и комфортной установки шлагбаумов и выдачи субсидий на это оборудование», - напомнил Ликсутов.</text:p>
      <text:p text:style-name="Text_20_body">Он также уточнил, что муниципальные депутаты города поддержали точечное расширение платной парковки. В процессе обсуждений количество мест увеличилось на 30%.</text:p>
      <text:p text:style-name="Text_20_body">«Точечное решение о вводе платной парковки продиктовано исключительно транспортной целесообразностью, безопасностью дорожного движения, работой служб спасения и скорой помощи», - подчеркнул Ликсутов.</text:p>
      <text:p text:style-name="Text_20_body">Жители Москвы, проживающие в зоне платных парковок, имеют право получить резидентное разрешение на бесплатную парковку в пределах своего района с 20 до 8 часов ежедневно. Они выдаются по принципу «одна квартира — два разрешения».</text:p>
      <text:p text:style-name="Text_20_body"><text:line-break/></text:p>
      <text:p text:style-name="Text_20_body">Адрес страницы: <text:a xlink:type="simple" xlink:href="http://birulevo-zapadnoe.mos.ru/parking/news-/detail/2367726.html" office:name=""><text:span text:style-name="Definition">http://birulevo-zapadnoe.mos.ru/parking/news-/detail/2367726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9:23:24Z</meta:creation-date>
    <dc:date>2023-06-28T19:23:24Z</dc:date>
  </office:meta>
</office:document-meta>
</file>