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а-компенсирует-жителям-около-70-стоимости-установки-шлагбаума-в-зоне-платного-паркинга-во-дворах"/>Москва компенсирует жителям около 70% стоимости установки шлагбаума в зоне платного паркинга во дворах<text:bookmark-end text:name="москва-компенсирует-жителям-около-70-стоимости-установки-шлагбаума-в-зоне-платного-паркинга-во-дворах"/></text:h>
      <text:p text:style-name="First_20_paragraph">10.12.2015</text:p>
      <text:p text:style-name="Text_20_body">Власти Москвы компенсируют жителям 70% стоимости установки шлагбаума во дворе в зоне платной парковки. Об этом на заседании в Общественной палате РФ сообщил глава Департамента транспорта и развития дорожно-транспортной инфраструктуры столицы Максим Ликсутов.</text:p>
      <text:p text:style-name="Text_20_body">«Мы будем помогать, но решение большинства жителей двора обязательно. 70% стоимости установки шлагбаума в зоне платной парковки компенсирует бюджет города Москвы», - отметил Ликсутов.</text:p>
      <text:p text:style-name="Text_20_body">Он также подчеркнул, что процедура по установке шлагбаумов максимально упрощена – если большинство жителей высказались «за» установку, то столичное правительство готово мгновенно реагировать и максимально помогать с установкой.</text:p>
      <text:p text:style-name="Text_20_body">Кроме того, по словам Ликсутова, в Москве в начале 2016 года начнется эксперимент по установке знаков «парковка только для резидентов».</text:p>
      <text:p text:style-name="Text_20_body">«Приоритет в парковке для местных жителей – одна из главных целей ввода платных парковок. Сейчас совместно с префектурами мы определяем адресный перечень мест, где такие дорожные знаки будут установлены в порядке эксперимента», - пояснил Ликсутов.</text:p>
      <text:p text:style-name="Text_20_body">Он также подчеркнул, что реорганизация парковочного пространства позволит местным жителям парковаться в районе проживания бесплатно.</text:p>
      <text:p text:style-name="Text_20_body"><text:line-break/></text:p>
      <text:p text:style-name="Text_20_body">Адрес страницы: <text:a xlink:type="simple" xlink:href="http://birulevo-zapadnoe.mos.ru/parking/news-/detail/2365125.html" office:name=""><text:span text:style-name="Definition">http://birulevo-zapadnoe.mos.ru/parking/news-/detail/2365125.html</text:span></text:a></text:p>
      <text:p text:style-name="Text_20_body"><text:a xlink:type="simple" xlink:href="http://birulevo-zapadnoe.mos.ru" office:name=""><text:span text:style-name="Definition">Управа района Бирюлево Зап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9:22:51Z</meta:creation-date>
    <dc:date>2023-06-28T19:22:51Z</dc:date>
  </office:meta>
</office:document-meta>
</file>