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тия-единая-россия-запустила-второй-всероссийский-диктант-жкх-для-проверки-знаний-и-повышения-правовой-грамотности-граждан"/>Партия «Единая Россия» запустила Второй Всероссийский Диктант ЖКХ для проверки знаний и повышения правовой грамотности граждан<text:bookmark-end text:name="партия-единая-россия-запустила-второй-всероссийский-диктант-жкх-для-проверки-знаний-и-повышения-правовой-грамотности-граждан"/></text:h>
      <text:p text:style-name="First_20_paragraph">07.04.2025</text:p>
      <text:p text:style-name="Text_20_body">Акция проходит в рамках проекта Партии «Школа ЖКХ».</text:p>
      <text:p text:style-name="Text_20_body">С 20 марта по 20 апреля 2025 года проходит Всероссийская акция «Второй Всероссийский Диктант ЖКХ». Её цель — повышение правовой грамотности граждан в вопросах, связанных с предоставлением жилищных и коммунальных услуг.</text:p>
      <text:p text:style-name="Text_20_body">В рамках акции участники могут проверить свои знания, пройдя онлайн-тестирование на портале «<text:a xlink:type="simple" xlink:href="https://life.er.ru/dictation" office:name=""><text:span text:style-name="Definition">Школа ЖКХ</text:span></text:a>». Тестирование включает в себя вопросы, относящиеся к сферам управления многоквартирным домом, предоставления жилищных и коммунальных услуг, а также защиты прав потребителей таких услуг.</text:p>
      <text:p text:style-name="Text_20_body">Каждое тестовое задание состоит из 25 вопросов, на ответы отводится 25минут. По итогам успешно пройденного тестирования (не менее 20 правильных ответов) формируется электронный сертификат, удостоверяющий полученный результат.</text:p>
      <text:p text:style-name="Text_20_body">Победителям акции будут вручены благодарственные письма или грамоты.</text:p>
      <text:p text:style-name="Text_20_body">Приглашаем всех желающих принять участие во Всероссийской акции «Второй Всероссийский Диктант ЖКХ» и проверить свои знания в области жилищных и коммунальных услуг.</text:p>
      <text:p text:style-name="Text_20_body"><text:line-break/></text:p>
      <text:p text:style-name="Text_20_body">Адрес страницы: <text:a xlink:type="simple" xlink:href="http://birulevo-zapadnoe.mos.ru/information-tape/detail/12899417.html" office:name=""><text:span text:style-name="Definition">http://birulevo-zapadnoe.mos.ru/information-tape/detail/12899417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7T08:26:53Z</meta:creation-date>
    <dc:date>2025-04-07T08:26:53Z</dc:date>
  </office:meta>
</office:document-meta>
</file>