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по-противодействию-коррупции-в-районе-бирюлево-западное-города-москвы-на-2021-2023-годы"/>План по противодействию коррупции в районе Бирюлево Западное города Москвы на 2021-2023 годы<text:bookmark-end text:name="план-по-противодействию-коррупции-в-районе-бирюлево-западное-города-москвы-на-2021-2023-годы"/></text:h>
      <text:p text:style-name="First_20_paragraph">14.05.2021</text:p>
      <text:p text:style-name="Text_20_body"><text:a xlink:type="simple" xlink:href="/upload/medialibrary/563/rasporyazhenie-upravy-rayona-ot-24.02.2021-_-bz_05_13.pdf" office:name="Распоряжение управы района от 24.02.2021 № БЗ-05-13.pdf"><text:span text:style-name="Definition">План по противодействию коррупции в районе Бирюлево Западное города Москвы на 2021-2023 годы</text:span></text:a></text:p>
      <text:p text:style-name="Text_20_body"><text:line-break/></text:p>
      <text:p text:style-name="Text_20_body">Адрес страницы: <text:a xlink:type="simple" xlink:href="http://birulevo-zapadnoe.mos.ru/anti-corruption/plans-papers-reports-reviews-static-information-on-combating-corruption/detail/9946271.html" office:name=""><text:span text:style-name="Definition">http://birulevo-zapadnoe.mos.ru/anti-corruption/plans-papers-reports-reviews-static-information-on-combating-corruption/detail/9946271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0:14:43Z</meta:creation-date>
    <dc:date>2023-06-29T00:14:43Z</dc:date>
  </office:meta>
</office:document-meta>
</file>