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новные-новеллы-в-методических-рекомендациях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1-году-за-отчетный-2020-год"/>Основные новеллы в Методических рекомендациях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1 году (за отчетный 2020 год)<text:bookmark-end text:name="основные-новеллы-в-методических-рекомендациях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1-году-за-отчетный-2020-год"/></text:h>
      <text:p text:style-name="First_20_paragraph">09.02.2021</text:p>
      <text:p text:style-name="Text_20_body"><text:a xlink:type="simple" xlink:href="https://www.mos.ru/drbez/anticorruption/metodicheskie-materialy-i-rekomendatcii/view/248392220/" office:name=""><text:span text:style-name="Definition">Основные новеллы в Методических рекомендациях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1 году (за отчетный 2020 год)</text:span></text:a></text:p>
      <text:p text:style-name="Text_20_body"><text:line-break/></text:p>
      <text:p text:style-name="Text_20_body">Адрес страницы: <text:a xlink:type="simple" xlink:href="http://birulevo-zapadnoe.mos.ru/anti-corruption/methodical-materials/detail/9702220.html" office:name=""><text:span text:style-name="Definition">http://birulevo-zapadnoe.mos.ru/anti-corruption/methodical-materials/detail/9702220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0:12:16Z</meta:creation-date>
    <dc:date>2023-06-29T00:12:16Z</dc:date>
  </office:meta>
</office:document-meta>
</file>