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ация-об-изменениях-в-законодательстве-российской-федерации-уточняющих-ответственность-депутата-члена-выборного-органа-местного-самоуправления-выборного-должностного-лица-местного-самоуправления-за-коррупционные-правонарушения"/>Информация об изменениях в законодательстве Российской Федерации, уточняющих ответственность депутата, члена выборного органа местного самоуправления, выборного должностного лица местного самоуправления за коррупционные правонарушения<text:bookmark-end text:name="информация-об-изменениях-в-законодательстве-российской-федерации-уточняющих-ответственность-депутата-члена-выборного-органа-местного-самоуправления-выборного-должностного-лица-местного-самоуправления-за-коррупционные-правонарушения"/></text:h>
      <text:p text:style-name="First_20_paragraph">09.02.2021</text:p>
      <text:p text:style-name="Text_20_body"><text:a xlink:type="simple" xlink:href="https://www.mos.ru/drbez/anticorruption/metodicheskie-materialy-i-rekomendatcii/view/230772220/" office:name=""><text:span text:style-name="Definition">Информация об изменениях в законодательстве Российской Федерации, уточняющих ответственность депутата, члена выборного органа местного самоуправления, выборного должностного лица местного самоуправления за коррупционные правонарушения</text:span></text:a></text:p>
      <text:p text:style-name="Text_20_body"><text:line-break/></text:p>
      <text:p text:style-name="Text_20_body">Адрес страницы: <text:a xlink:type="simple" xlink:href="http://birulevo-zapadnoe.mos.ru/anti-corruption/methodical-materials/detail/9702170.html" office:name=""><text:span text:style-name="Definition">http://birulevo-zapadnoe.mos.ru/anti-corruption/methodical-materials/detail/9702170.html</text:span></text:a></text:p>
      <text:p text:style-name="Text_20_body"><text:a xlink:type="simple" xlink:href="http://birulevo-zapadnoe.mos.ru" office:name=""><text:span text:style-name="Definition">Управа района Бирюлево Запад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9T00:10:39Z</meta:creation-date>
    <dc:date>2023-06-29T00:10:39Z</dc:date>
  </office:meta>
</office:document-meta>
</file>