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отдельным-вопросам-организации-антикоррупционной-работы-в-субъектах-российской-федерации-и-муниципальных-образованиях-в-отношении-лиц-замещающих-муниципальные-должности-и-муниципальных-служащих"/>Методические рекомендации по отдельным вопросам организации антикоррупционной работы в субъектах Российской Федерации и муниципальных образованиях в отношении лиц, замещающих муниципальные должности, и муниципальных служащих<text:bookmark-end text:name="методические-рекомендации-по-отдельным-вопросам-организации-антикоррупционной-работы-в-субъектах-российской-федерации-и-муниципальных-образованиях-в-отношении-лиц-замещающих-муниципальные-должности-и-муниципальных-служащих"/></text:h>
      <text:p text:style-name="First_20_paragraph">09.02.2021</text:p>
      <text:p text:style-name="Text_20_body"><text:a xlink:type="simple" xlink:href="https://www.mos.ru/drbez/anticorruption/metodicheskie-materialy-i-rekomendatcii/view/230770220/" office:name=""><text:span text:style-name="Definition">Методические рекомендации по отдельным вопросам организации антикоррупционной работы в субъектах Российской Федерации и муниципальных образованиях в отношении лиц, замещающих муниципальные должности, и муниципальных служащих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9702161.html" office:name=""><text:span text:style-name="Definition">http://birulevo-zapadnoe.mos.ru/anti-corruption/methodical-materials/detail/9702161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10:16Z</meta:creation-date>
    <dc:date>2023-06-29T00:10:16Z</dc:date>
  </office:meta>
</office:document-meta>
</file>