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ский-надзор-за-исполнением-законодательства-о-противодействии-коррупции"/>Прокурорский надзор за исполнением законодательства о противодействии коррупции<text:bookmark-end text:name="прокурорский-надзор-за-исполнением-законодательства-о-противодействии-коррупции"/></text:h>
      <text:p text:style-name="First_20_paragraph">09.02.2021</text:p>
      <text:p text:style-name="Text_20_body"><text:a xlink:type="simple" xlink:href="https://www.mos.ru/drbez/anticorruption/metodicheskie-materialy-i-rekomendatcii/view/227272220/" office:name=""><text:span text:style-name="Definition">Прокурорский надзор за исполнением законодательства о противодействии коррупции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9702120.html" office:name=""><text:span text:style-name="Definition">http://birulevo-zapadnoe.mos.ru/anti-corruption/methodical-materials/detail/970212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8:52Z</meta:creation-date>
    <dc:date>2023-06-29T00:08:52Z</dc:date>
  </office:meta>
</office:document-meta>
</file>