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.-конфликт-интересов-на-государственной-и-муниципальной-службе"/>Памятка. Конфликт интересов на государственной и муниципальной службе<text:bookmark-end text:name="памятка.-конфликт-интересов-на-государственной-и-муниципальной-службе"/></text:h>
      <text:p text:style-name="First_20_paragraph">15.01.2019</text:p>
      <text:p text:style-name="Text_20_body"><text:a xlink:type="simple" xlink:href="/Памятка%20конфликт%20интересов%20на%20государственной%20и%20муниципальной%20службе.pdf" office:name=""><text:span text:style-name="Definition">Памятка. Конфликт интересов на государственной и муниципальной службе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7819356.html" office:name=""><text:span text:style-name="Definition">http://birulevo-zapadnoe.mos.ru/anti-corruption/methodical-materials/detail/7819356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07:41Z</meta:creation-date>
    <dc:date>2023-06-29T00:07:41Z</dc:date>
  </office:meta>
</office:document-meta>
</file>