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.-контроль-за-соответствием-расходов-государственных-и-муниципальных-служащих-за-их-доходами"/>Памятка. Контроль за соответствием расходов государственных и муниципальных служащих за их доходами<text:bookmark-end text:name="памятка.-контроль-за-соответствием-расходов-государственных-и-муниципальных-служащих-за-их-доходами"/></text:h>
      <text:p text:style-name="First_20_paragraph">15.01.2019</text:p>
      <text:p text:style-name="Text_20_body"><text:a xlink:type="simple" xlink:href="/Памятка%20контроль%20за%20соответствием%20расходов%20государственных%20и%20муниципальных%20служащих%20за%20их%20доходами.pdf" office:name=""><text:span text:style-name="Definition">Памятка. Контроль за соответствием расходов государственных и муниципальных служащих за их доходами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7819340.html" office:name=""><text:span text:style-name="Definition">http://birulevo-zapadnoe.mos.ru/anti-corruption/methodical-materials/detail/7819340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07:03Z</meta:creation-date>
    <dc:date>2023-06-29T00:07:03Z</dc:date>
  </office:meta>
</office:document-meta>
</file>