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.-мы-против-коррупции-на-дорогах"/>Памятка. Мы против коррупции на дорогах<text:bookmark-end text:name="памятка.-мы-против-коррупции-на-дорогах"/></text:h>
      <text:p text:style-name="First_20_paragraph">15.01.2019</text:p>
      <text:p text:style-name="Text_20_body"><text:a xlink:type="simple" xlink:href="/Памятка.%20Мы%20против%20коррупции%20на%20дорогах.pdf" office:name=""><text:span text:style-name="Definition">Памятка. Мы против коррупции на дорогах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315.html" office:name=""><text:span text:style-name="Definition">http://birulevo-zapadnoe.mos.ru/anti-corruption/methodical-materials/detail/7819315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22:58:34Z</meta:creation-date>
    <dc:date>2023-06-28T22:58:34Z</dc:date>
  </office:meta>
</office:document-meta>
</file>