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.-мы-против-коррупции-в-сфере-оказания-ритуальных-услуг"/>Памятка. Мы против коррупции в сфере оказания ритуальных услуг<text:bookmark-end text:name="памятка.-мы-против-коррупции-в-сфере-оказания-ритуальных-услуг"/></text:h>
      <text:p text:style-name="First_20_paragraph">15.01.2019</text:p>
      <text:p text:style-name="Text_20_body"><text:a xlink:type="simple" xlink:href="/Памятка.%20Мы%20против%20коррупции%20в%20сфере%20оказания%20ритуальных%20услуг.pdf" office:name=""><text:span text:style-name="Definition">Памятка. Мы против коррупции в сфере оказания ритуальных услуг</text:span></text:a></text:p>
      <text:p text:style-name="Text_20_body"><text:line-break/></text:p>
      <text:p text:style-name="Text_20_body">Адрес страницы: <text:a xlink:type="simple" xlink:href="http://birulevo-zapadnoe.mos.ru/anti-corruption/methodical-materials/detail/7819242.html" office:name=""><text:span text:style-name="Definition">http://birulevo-zapadnoe.mos.ru/anti-corruption/methodical-materials/detail/7819242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22:43:06Z</meta:creation-date>
    <dc:date>2023-06-03T22:43:06Z</dc:date>
  </office:meta>
</office:document-meta>
</file>