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клет.-история-одного-чиновника"/>Буклет. История одного чиновника<text:bookmark-end text:name="буклет.-история-одного-чиновника"/></text:h>
      <text:p text:style-name="First_20_paragraph">15.01.2019</text:p>
      <text:p text:style-name="Text_20_body"><text:a xlink:type="simple" xlink:href="/Буклет.%20История%20одного%20чиновника.pdf" office:name=""><text:span text:style-name="Definition">Буклет. История одного чиновника</text:span></text:a></text:p>
      <text:p text:style-name="Text_20_body"><text:line-break/></text:p>
      <text:p text:style-name="Text_20_body">Адрес страницы: <text:a xlink:type="simple" xlink:href="http://birulevo-zapadnoe.mos.ru/anti-corruption/methodical-materials/detail/7819220.html" office:name=""><text:span text:style-name="Definition">http://birulevo-zapadnoe.mos.ru/anti-corruption/methodical-materials/detail/7819220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00:02:55Z</meta:creation-date>
    <dc:date>2023-06-29T00:02:55Z</dc:date>
  </office:meta>
</office:document-meta>
</file>