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буклет.-эстафета-добрых-дел"/>Буклет. Эстафета добрых дел<text:bookmark-end text:name="буклет.-эстафета-добрых-дел"/></text:h>
      <text:p text:style-name="First_20_paragraph">15.01.2019</text:p>
      <text:p text:style-name="Text_20_body"><text:a xlink:type="simple" xlink:href="/Буклет.%20Эстафета%20добрых%20дел.pdf" office:name=""><text:span text:style-name="Definition">Буклет. Эстафета добрых дел или это моя работа<text:line-break/></text:span></text:a></text:p>
      <text:p text:style-name="Text_20_body"><text:line-break/></text:p>
      <text:p text:style-name="Text_20_body">Адрес страницы: <text:a xlink:type="simple" xlink:href="http://birulevo-zapadnoe.mos.ru/anti-corruption/methodical-materials/detail/7819216.html" office:name=""><text:span text:style-name="Definition">http://birulevo-zapadnoe.mos.ru/anti-corruption/methodical-materials/detail/7819216.html</text:span></text:a></text:p>
      <text:p text:style-name="Text_20_body"><text:a xlink:type="simple" xlink:href="http://birulevo-zapadnoe.mos.ru" office:name=""><text:span text:style-name="Definition">Управа района Бирюлево Запад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9-26T11:29:28Z</meta:creation-date>
    <dc:date>2023-09-26T11:29:28Z</dc:date>
  </office:meta>
</office:document-meta>
</file>