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узнать-даты-проведения-плановых-проверок-контрольно-надзорными-органами"/>Узнать даты проведения плановых проверок контрольно-надзорными органами<text:bookmark-end text:name="узнать-даты-проведения-плановых-проверок-контрольно-надзорными-органами"/></text:h>
      <text:p text:style-name="First_20_paragraph">26.12.2018</text:p>
      <text:p text:style-name="Text_20_body"><text:span text:style-name="T1">УЗНАТЬ ДАТЫ ПРОВЕДЕНИЯ ПЛАНОВЫХ ПРОВЕРОК КОНТРОЛЬНО-НАДЗОРНЫМИ ОРГАНАМИ</text:span><text:line-break/></text:p>
      <text:p text:style-name="Text_20_body">Генеральной прокуратурой Российской Федерации создана специализированная информационная система <text:a xlink:type="simple" xlink:href="https://proverki.gov.ru/" office:name=""><text:span text:style-name="Definition">ФГИС "Единый Реестр Проверок"</text:span></text:a> *, где предприниматель в онлайн режиме может найти информацию о предстоящих плановых проверках своей организации или ИП.</text:p>
      <text:p text:style-name="Text_20_body">Также на сайте прокуратуры города Москвы можно <text:a xlink:type="simple" xlink:href="http://www.mosproc.ru/svodnyi-plan-proverok-subektov-predprinimatelstva.php" office:name=""><text:span text:style-name="Definition">скачать планы проверок в формате excel.</text:span></text:a><text:line-break/></text:p>
      <text:p text:style-name="Text_20_body"><text:line-break/></text:p>
      <text:p text:style-name="Text_20_body">Перечень органов, уполномоченных осуществлять контроль (надзор):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 table:number-columns-spanned="3">
            <text:p text:style-name="Table_20_Contents"><text:span text:style-name="T1">Город Москва</text:span></text:p>
          </table:table-cell>
        </table:table-row>
        <table:table-row>
          <table:table-cell table:style-name="TableRowCell" office:value-type="string">
            <text:p text:style-name="Table_20_Contents">Управление Федеральной службы по надзору в сфере защиты прав потребителей и благополучия человека по городу Москве<text:line-break/> (Управление Роспотребнадзора по г. Москве)</text:p>
          </table:table-cell>
          <table:table-cell table:style-name="TableRowCell" office:value-type="string">
            <text:p text:style-name="Table_20_Contents"><text:a xlink:type="simple" xlink:href="http://77.rospotrebnadzor.ru/" office:name=""><text:span text:style-name="Definition">http://77.rospotrebnadzor.ru/</text:span></text:a></text:p>
          </table:table-cell>
          <table:table-cell table:style-name="TableRowCell" office:value-type="string">
            <text:p text:style-name="Table_20_Contents">+7 (495) 687-3660<text:line-break/>(горячая линия)<text:line-break/><text:a xlink:type="simple" xlink:href="mailto:uprav@77.rospotrebnadzor.ru" office:name=""><text:span text:style-name="Definition">uprav@77.rospotrebnadzor.ru</text:span></text:a></text:p>
          </table:table-cell>
        </table:table-row>
        <table:table-row>
          <table:table-cell table:style-name="TableRowCell" office:value-type="string">
            <text:p text:style-name="Table_20_Contents">Главное управление МЧС России по г. Москве</text:p>
          </table:table-cell>
          <table:table-cell table:style-name="TableRowCell" office:value-type="string">
            <text:p text:style-name="Table_20_Contents"><text:a xlink:type="simple" xlink:href="https://moscow.mchs.ru/" office:name=""><text:span text:style-name="Definition">https://moscow.mchs.ru/</text:span></text:a></text:p>
          </table:table-cell>
          <table:table-cell table:style-name="TableRowCell" office:value-type="string">
            <text:p text:style-name="Table_20_Contents">+7 (495) 637-2222 <text:line-break/>(пожарный надзор)</text:p>
          </table:table-cell>
        </table:table-row>
        <table:table-row>
          <table:table-cell table:style-name="TableRowCell" office:value-type="string">
            <text:p text:style-name="Table_20_Contents">Департамент городского имущества города Москвы (ДГИ)</text:p>
          </table:table-cell>
          <table:table-cell table:style-name="TableRowCell" office:value-type="string">
            <text:p text:style-name="Table_20_Contents"><text:a xlink:type="simple" xlink:href="http://dgi.mos.ru/" office:name=""><text:span text:style-name="Definition">http://dgi.mos.ru/</text:span></text:a></text:p>
          </table:table-cell>
          <table:table-cell table:style-name="TableRowCell" office:value-type="string">
            <text:p text:style-name="Table_20_Contents">+7 (495) 777-7777<text:line-break/><text:a xlink:type="simple" xlink:href="mailto:dgi@mos.ru" office:name=""><text:span text:style-name="Definition">dgi@mos.ru</text:span></text:a></text:p>
          </table:table-cell>
        </table:table-row>
        <table:table-row>
          <table:table-cell table:style-name="TableRowCell" office:value-type="string">
            <text:p text:style-name="Table_20_Contents">Управление по вопросам миграции ГУ МВД России по городу Москве (УВМ ГУ МВД по г. Москве)</text:p>
          </table:table-cell>
          <table:table-cell table:style-name="TableRowCell" office:value-type="string">
            <text:p text:style-name="Table_20_Contents"><text:a xlink:type="simple" xlink:href="https://77.xn--b1aew.xn--p1ai/ms" office:name=""><text:span text:style-name="Definition">https://77.мвд.рф/ms</text:span></text:a></text:p>
          </table:table-cell>
          <table:table-cell table:style-name="TableRowCell" office:value-type="string">
            <text:p text:style-name="Table_20_Contents">+7 (495) 587-0787<text:line-break/>(справочная)</text:p>
          </table:table-cell>
        </table:table-row>
        <table:table-row>
          <table:table-cell table:style-name="TableRowCell" office:value-type="string">
            <text:p text:style-name="Table_20_Contents">Межрегиональное технологическое управление Федеральной службы по экологическому, технологическому и атомному надзору (МТУ Ростехнадзора)</text:p>
          </table:table-cell>
          <table:table-cell table:style-name="TableRowCell" office:value-type="string">
            <text:p text:style-name="Table_20_Contents"><text:a xlink:type="simple" xlink:href="http://mos.gosnadzor.ru/" office:name=""><text:span text:style-name="Definition">http://mos.gosnadzor.ru/</text:span></text:a></text:p>
          </table:table-cell>
          <table:table-cell table:style-name="TableRowCell" office:value-type="string">
            <text:p text:style-name="Table_20_Contents">+7 (499) 254-0477<text:line-break/>(прием документов<text:line-break/>по оказанию<text:line-break/>государственных функций)<text:line-break/><text:a xlink:type="simple" xlink:href="mailto:mos@gosnadzor.ru" office:name=""><text:span text:style-name="Definition">mos@gosnadzor.ru</text:span></text:a> </text:p>
          </table:table-cell>
        </table:table-row>
        <table:table-row>
          <table:table-cell table:style-name="TableRowCell" office:value-type="string">
            <text:p text:style-name="Table_20_Contents">Управление Федеральной службы государственной регистрации, кадастра и картографии по Москве<text:line-break/> (Управление Росреестра по Москве)</text:p>
          </table:table-cell>
          <table:table-cell table:style-name="TableRowCell" office:value-type="string">
            <text:p text:style-name="Table_20_Contents"><text:a xlink:type="simple" xlink:href="https://rosreestr.ru/" office:name=""><text:span text:style-name="Definition">https://rosreestr.ru/</text:span></text:a></text:p>
          </table:table-cell>
          <table:table-cell table:style-name="TableRowCell" office:value-type="string">
            <text:p text:style-name="Table_20_Contents">+7 (800) 100-3434<text:line-break/>(справочная)<text:line-break/><text:a xlink:type="simple" xlink:href="mailto:77_upr@rosreestr.ru" office:name=""><text:span text:style-name="Definition">77_upr@rosreestr.ru</text:span></text:a></text:p>
          </table:table-cell>
        </table:table-row>
        <table:table-row>
          <table:table-cell table:style-name="TableRowCell" office:value-type="string">
            <text:p text:style-name="Table_20_Contents">Государственная инспекция по контролю за использованием объектов недвижимости города Москвы (Госинспекция по недвижимости)</text:p>
          </table:table-cell>
          <table:table-cell table:style-name="TableRowCell" office:value-type="string">
            <text:p text:style-name="Table_20_Contents"><text:a xlink:type="simple" xlink:href="https://www.mos.ru/ggi/" office:name=""><text:span text:style-name="Definition">https://www.mos.ru/ggi/</text:span></text:a></text:p>
          </table:table-cell>
          <table:table-cell table:style-name="TableRowCell" office:value-type="string">
            <text:p text:style-name="Table_20_Contents">+7 (495) 621-1412<text:line-break/><text:a xlink:type="simple" xlink:href="mailto:gin@mos.ru" office:name=""><text:span text:style-name="Definition">gin@mos.ru</text:span></text:a></text:p>
          </table:table-cell>
        </table:table-row>
        <table:table-row>
          <table:table-cell table:style-name="TableRowCell" office:value-type="string">
            <text:p text:style-name="Table_20_Contents">Объединение административно-технических инспекций города Москвы<text:line-break/> (ОАТИ)</text:p>
          </table:table-cell>
          <table:table-cell table:style-name="TableRowCell" office:value-type="string">
            <text:p text:style-name="Table_20_Contents"><text:a xlink:type="simple" xlink:href="https://www.mos.ru/oati/" office:name=""><text:span text:style-name="Definition">https://www.mos.ru/oati/</text:span></text:a></text:p>
          </table:table-cell>
          <table:table-cell table:style-name="TableRowCell" office:value-type="string">
            <text:p text:style-name="Table_20_Contents">+7 (499) 264-9681<text:line-break/>(горячая линия для физ.л.)<text:line-break/>+7 (495) 690-8060<text:line-break/>(канцелярия - по вопросам обращений)<text:line-break/>+7 (495) 912-8200<text:line-break/>(оформление,<text:line-break/>получение ордеров<text:line-break/>в электронном виде)<text:line-break/><text:a xlink:type="simple" xlink:href="mailto:oati@mos.ru" office:name=""><text:span text:style-name="Definition">oati@mos.ru</text:span></text:a></text:p>
          </table:table-cell>
        </table:table-row>
        <table:table-row>
          <table:table-cell table:style-name="TableRowCell" office:value-type="string">
            <text:p text:style-name="Table_20_Contents">Управление экономической безопасности и противодействия коррупции ГУ МВД по г. Москве (УБЭП)</text:p>
          </table:table-cell>
          <table:table-cell table:style-name="TableRowCell" office:value-type="string">
            <text:p text:style-name="Table_20_Contents"><text:a xlink:type="simple" xlink:href="https://xn--90aogtr4d.xn--j1adp.xn--b1aew.xn--p1ai/" office:name=""><text:span text:style-name="Definition">https://xn--90aogtr4d.xn--j1adp.xn--b1aew.xn--p1ai/</text:span></text:a></text:p>
          </table:table-cell>
          <table:table-cell table:style-name="TableRowCell" office:value-type="string">
            <text:p text:style-name="Table_20_Contents">+7 (495) 950-4440<text:line-break/>(диспетчерская)</text:p>
          </table:table-cell>
        </table:table-row>
        <table:table-row>
          <table:table-cell table:style-name="TableRowCell" office:value-type="string">
            <text:p text:style-name="Table_20_Contents">Прокуратура г. Москвы</text:p>
          </table:table-cell>
          <table:table-cell table:style-name="TableRowCell" office:value-type="string">
            <text:p text:style-name="Table_20_Contents"><text:a xlink:type="simple" xlink:href="http://www.mosproc.ru/" office:name=""><text:span text:style-name="Definition">http://www.mosproc.ru/</text:span></text:a></text:p>
          </table:table-cell>
          <table:table-cell table:style-name="TableRowCell" office:value-type="string">
            <text:p text:style-name="Table_20_Contents">+7 (495) 951-7197</text:p>
          </table:table-cell>
        </table:table-row>
        <table:table-row>
          <table:table-cell table:style-name="TableRowCell" office:value-type="string">
            <text:p text:style-name="Table_20_Contents">Территориальный орган Федеральной службы по надзору в сфере здравоохранения по г. Москве и Московской области<text:line-break/> (Управление Росздравнадзора по городу Москве и Московской области)</text:p>
          </table:table-cell>
          <table:table-cell table:style-name="TableRowCell" office:value-type="string">
            <text:p text:style-name="Table_20_Contents"><text:a xlink:type="simple" xlink:href="http://77reg.roszdravnadzor.ru/" office:name=""><text:span text:style-name="Definition">http://77reg.roszdravnadzor.ru/</text:span></text:a></text:p>
          </table:table-cell>
          <table:table-cell table:style-name="TableRowCell" office:value-type="string">
            <text:p text:style-name="Table_20_Contents">+7 (495) 611-4774<text:line-break/><text:a xlink:type="simple" xlink:href="mailto:office@reg77.roszdravnadzor.ru" office:name=""><text:span text:style-name="Definition">office@reg77.roszdravnadzor.ru</text:span></text:a></text:p>
          </table:table-cell>
        </table:table-row>
        <table:table-row>
          <table:table-cell table:style-name="TableRowCell" office:value-type="string">
            <text:p text:style-name="Table_20_Contents">Департамент здравоохранения г. Москвы<text:line-break/> (ДЗМ)</text:p>
          </table:table-cell>
          <table:table-cell table:style-name="TableRowCell" office:value-type="string">
            <text:p text:style-name="Table_20_Contents"><text:a xlink:type="simple" xlink:href="http://mosgorzdrav.ru/" office:name=""><text:span text:style-name="Definition">http://mosgorzdrav.ru/<text:line-break/>https://www.mos.ru/dzdrav/ </text:span></text:a></text:p>
          </table:table-cell>
          <table:table-cell table:style-name="TableRowCell" office:value-type="string">
            <text:p text:style-name="Table_20_Contents">+7 (495) 777-7777<text:line-break/><text:a xlink:type="simple" xlink:href="mailto:zdrav@mos.ru" office:name=""><text:span text:style-name="Definition">zdrav@mos.ru</text:span></text:a></text:p>
          </table:table-cell>
        </table:table-row>
        <table:table-row>
          <table:table-cell table:style-name="TableRowCell" office:value-type="string">
            <text:p text:style-name="Table_20_Contents">Государственная инспекция труда в городе Москве<text:line-break/> (Гострудинспекция в Москве)</text:p>
          </table:table-cell>
          <table:table-cell table:style-name="TableRowCell" office:value-type="string">
            <text:p text:style-name="Table_20_Contents"><text:a xlink:type="simple" xlink:href="https://git77.rostrud.ru/" office:name=""><text:span text:style-name="Definition">https://git77.rostrud.ru/</text:span></text:a></text:p>
          </table:table-cell>
          <table:table-cell table:style-name="TableRowCell" office:value-type="string">
            <text:p text:style-name="Table_20_Contents">+7 (495) 343-9190,<text:line-break/>+7 (916) 085-8103<text:line-break/><text:a xlink:type="simple" xlink:href="mailto:gitmoscow@mail.ru" office:name=""><text:span text:style-name="Definition">gitmoscow@mail.ru</text:span></text:a></text:p>
          </table:table-cell>
        </table:table-row>
        <table:table-row>
          <table:table-cell table:style-name="TableRowCell" office:value-type="string">
            <text:p text:style-name="Table_20_Contents">Департамент торговли и услуг города Москвы<text:line-break/> (ДТУ)</text:p>
          </table:table-cell>
          <table:table-cell table:style-name="TableRowCell" office:value-type="string">
            <text:p text:style-name="Table_20_Contents"><text:a xlink:type="simple" xlink:href="https://www.mos.ru/dtu/" office:name=""><text:span text:style-name="Definition">https://www.mos.ru/dtu/</text:span></text:a></text:p>
          </table:table-cell>
          <table:table-cell table:style-name="TableRowCell" office:value-type="string">
            <text:p text:style-name="Table_20_Contents">+7 (495) 777-7777<text:line-break/><text:a xlink:type="simple" xlink:href="mailto:dtu@mos.ru" office:name=""><text:span text:style-name="Definition">dtu@mos.ru</text:span></text:a></text:p>
          </table:table-cell>
        </table:table-row>
        <table:table-row>
          <table:table-cell table:style-name="TableRowCell" office:value-type="string" table:number-columns-spanned="3">
            <text:p text:style-name="Table_20_Contents"><text:line-break/><text:span text:style-name="T1">Федеральные органы</text:span><text:line-break/></text:p>
            <text:p text:style-name="Table_20_Contents"/>
          </table:table-cell>
        </table:table-row>
        <table:table-row>
          <table:table-cell table:style-name="TableRowCell" office:value-type="string">
            <text:p text:style-name="Table_20_Contents">Федеральная налоговая служба (ФНС России)</text:p>
          </table:table-cell>
          <table:table-cell table:style-name="TableRowCell" office:value-type="string">
            <text:p text:style-name="Table_20_Contents"><text:a xlink:type="simple" xlink:href="https://www.nalog.ru/" office:name=""><text:span text:style-name="Definition">https://www.nalog.ru</text:span></text:a></text:p>
          </table:table-cell>
          <table:table-cell table:style-name="TableRowCell" office:value-type="string">
            <text:p text:style-name="Table_20_Contents">+7 (800) 222-2222<text:line-break/>(единый контакт-центр)</text:p>
          </table:table-cell>
        </table:table-row>
        <table:table-row>
          <table:table-cell table:style-name="TableRowCell" office:value-type="string">
            <text:p text:style-name="Table_20_Contents">Федеральная служба по надзору в сфере защиты прав потребителей и благополучия человека (Роспотребнадзор)</text:p>
          </table:table-cell>
          <table:table-cell table:style-name="TableRowCell" office:value-type="string">
            <text:p text:style-name="Table_20_Contents"><text:a xlink:type="simple" xlink:href="http://rospotrebnadzor.ru/" office:name=""><text:span text:style-name="Definition">http://rospotrebnadzor.ru/</text:span></text:a></text:p>
          </table:table-cell>
          <table:table-cell table:style-name="TableRowCell" office:value-type="string">
            <text:p text:style-name="Table_20_Contents">+7 (499) 973-2690</text:p>
          </table:table-cell>
        </table:table-row>
        <table:table-row>
          <table:table-cell table:style-name="TableRowCell" office:value-type="string">
            <text:p text:style-name="Table_20_Contents">Министерство Российской Федерации по делам гражданской обороны, чрезвычайным ситуациям и ликвидации последствий стихийных действий (МЧС России)</text:p>
          </table:table-cell>
          <table:table-cell table:style-name="TableRowCell" office:value-type="string">
            <text:p text:style-name="Table_20_Contents"><text:a xlink:type="simple" xlink:href="http://www.mchs.gov.ru/" office:name=""><text:span text:style-name="Definition">http://www.mchs.gov.ru/</text:span></text:a></text:p>
          </table:table-cell>
          <table:table-cell table:style-name="TableRowCell" office:value-type="string">
            <text:p text:style-name="Table_20_Contents">+7 (495) 624-1946<text:line-break/>(справочная)<text:line-break/><text:a xlink:type="simple" xlink:href="mailto:info@mchs.gov.ru" office:name=""><text:span text:style-name="Definition">info@mchs.gov.ru</text:span></text:a></text:p>
          </table:table-cell>
        </table:table-row>
        <table:table-row>
          <table:table-cell table:style-name="TableRowCell" office:value-type="string">
            <text:p text:style-name="Table_20_Contents">Федеральная служба государственной регистрации, кадастра и картографии (Росреестр)</text:p>
          </table:table-cell>
          <table:table-cell table:style-name="TableRowCell" office:value-type="string">
            <text:p text:style-name="Table_20_Contents"><text:a xlink:type="simple" xlink:href="https://rosreestr.ru/site/" office:name=""><text:span text:style-name="Definition">https://rosreestr.ru/site/</text:span></text:a></text:p>
          </table:table-cell>
          <table:table-cell table:style-name="TableRowCell" office:value-type="string">
            <text:p text:style-name="Table_20_Contents">+7 (800) 100-3434 <text:line-break/><text:a xlink:type="simple" xlink:href="mailto:00_uddfrs1@rosreestr.ru" office:name=""><text:span text:style-name="Definition">00_uddfrs1@rosreestr.ru</text:span></text:a></text:p>
          </table:table-cell>
        </table:table-row>
        <table:table-row>
          <table:table-cell table:style-name="TableRowCell" office:value-type="string">
            <text:p text:style-name="Table_20_Contents">Федеральная служба по надзору в сфере транспорта (Ространснадзор)</text:p>
          </table:table-cell>
          <table:table-cell table:style-name="TableRowCell" office:value-type="string">
            <text:p text:style-name="Table_20_Contents"><text:a xlink:type="simple" xlink:href="http://rostransnadzor.ru/" office:name=""><text:span text:style-name="Definition">http://rostransnadzor.ru</text:span></text:a></text:p>
          </table:table-cell>
          <table:table-cell table:style-name="TableRowCell" office:value-type="string">
            <text:p text:style-name="Table_20_Contents">+7(499) 231-5707<text:line-break/>(справка о рассмотрении<text:line-break/>обращений по вопросам Госавтодорнадзора)<text:line-break/><text:a xlink:type="simple" xlink:href="mailto:head@rostransnadzor.ru" office:name=""><text:span text:style-name="Definition">head@rostransnadzor.ru</text:span></text:a> </text:p>
          </table:table-cell>
        </table:table-row>
        <table:table-row>
          <table:table-cell table:style-name="TableRowCell" office:value-type="string">
            <text:p text:style-name="Table_20_Contents">Федеральная служба по надзору в сфере здравоохранения (Росздравнадзор)</text:p>
          </table:table-cell>
          <table:table-cell table:style-name="TableRowCell" office:value-type="string">
            <text:p text:style-name="Table_20_Contents"><text:a xlink:type="simple" xlink:href="http://www.roszdravnadzor.ru/" office:name=""><text:span text:style-name="Definition">http://www.roszdravnadzor.ru</text:span></text:a></text:p>
          </table:table-cell>
          <table:table-cell table:style-name="TableRowCell" office:value-type="string">
            <text:p text:style-name="Table_20_Contents">+7 (499) 578-0230 <text:line-break/>(справочная)<text:line-break/><text:a xlink:type="simple" xlink:href="mailto:info@roszdravnadzor.ru" office:name=""><text:span text:style-name="Definition">info@roszdravnadzor.ru</text:span></text:a></text:p>
          </table:table-cell>
        </table:table-row>
        <table:table-row>
          <table:table-cell table:style-name="TableRowCell" office:value-type="string">
            <text:p text:style-name="Table_20_Contents">Федеральная служба по труду и занятости (Роструд)</text:p>
          </table:table-cell>
          <table:table-cell table:style-name="TableRowCell" office:value-type="string">
            <text:p text:style-name="Table_20_Contents"><text:a xlink:type="simple" xlink:href="https://www.rostrud.ru/" office:name=""><text:span text:style-name="Definition">https://www.rostrud.ru/</text:span></text:a></text:p>
          </table:table-cell>
          <table:table-cell table:style-name="TableRowCell" office:value-type="string">
            <text:p text:style-name="Table_20_Contents">+7 (800) 707-8841 <text:line-break/><text:a xlink:type="simple" xlink:href="mailto:mail@rostrud.info" office:name=""><text:span text:style-name="Definition">mail@rostrud.info</text:span></text:a></text:p>
          </table:table-cell>
        </table:table-row>
        <table:table-row>
          <table:table-cell table:style-name="TableRowCell" office:value-type="string">
            <text:p text:style-name="Table_20_Contents">Федеральная служба по регулированию алкогольного рынка (Росалкогольрегулирование)</text:p>
          </table:table-cell>
          <table:table-cell table:style-name="TableRowCell" office:value-type="string">
            <text:p text:style-name="Table_20_Contents"><text:a xlink:type="simple" xlink:href="http://fsrar.ru/" office:name=""><text:span text:style-name="Definition">http://fsrar.ru/</text:span></text:a></text:p>
          </table:table-cell>
          <table:table-cell table:style-name="TableRowCell" office:value-type="string">
            <text:p text:style-name="Table_20_Contents">+7 (495) 662-50-52 <text:line-break/><text:a xlink:type="simple" xlink:href="mailto:info@fsrar.ru" office:name=""><text:span text:style-name="Definition">info@fsrar.ru</text:span></text:a></text:p>
          </table:table-cell>
        </table:table-row>
        <table:table-row>
          <table:table-cell table:style-name="TableRowCell" office:value-type="string">
            <text:p text:style-name="Table_20_Contents">Федеральная служба по экологическому, технологическому и атомному надзору (Ростехнадзор)</text:p>
          </table:table-cell>
          <table:table-cell table:style-name="TableRowCell" office:value-type="string">
            <text:p text:style-name="Table_20_Contents"><text:a xlink:type="simple" xlink:href="http://www.gosnadzor.ru/" office:name=""><text:span text:style-name="Definition">http://www.gosnadzor.ru</text:span></text:a></text:p>
          </table:table-cell>
          <table:table-cell table:style-name="TableRowCell" office:value-type="string">
            <text:p text:style-name="Table_20_Contents">+7 (495) 647-6081<text:line-break/>(справка о рассмотрении<text:line-break/> обращений)</text:p>
          </table:table-cell>
        </table:table-row>
      </table:table>
      <text:p text:style-name="First_20_paragraph">(Перечень не является исчерпывающим)</text:p>
      <text:p text:style-name="Text_20_body">* Единый реестр проверок содержит информацию о плановых и внеплановых проверках юридических лиц и индивидуальных предпринимателей, проводимых в соответствии с Федеральным законом «О защите прав юридических лиц и индивидуальных предпринимателей при осуществлении государственного контроля (надзора) и муниципального контроля», иными федеральными законами, устанавливающими особенности организации и проведения проверок, и их результатах.</text:p>
      <text:p text:style-name="Text_20_body">Законодательная база:</text:p>
      <text:p text:style-name="Text_20_body">Постановление Правительства Российской Федерации от 28 апреля 2015 г. № 415 «О Правилах формирования и ведения Единого реестра проверок».Поручение Президента Российской Федерации № Пр-3086, п.6 о создании единого реестра учёта плановых и внеплановых проверок юридических лиц и индивидуальных предпринимателей, осуществляемых органами государственного контроля (надзора) и органами муниципального контроля, размещения информации об их результатах и принятых мерах.</text:p>
      <text:p text:style-name="Text_20_body">Федеральный закон от 26.12.2008 N 294-ФЗ «О защите прав юридических лиц и индивидуальных предпринимателей при осуществлении государственного контроля (надзора) и муниципального контроля».</text:p>
      <text:p text:style-name="Text_20_body"> </text:p>
      <text:p text:style-name="Text_20_body"><text:line-break/></text:p>
      <text:p text:style-name="Text_20_body">Адрес страницы: <text:a xlink:type="simple" xlink:href="http://birulevo-zapadnoe.mos.ru/anti-corruption/methodical-materials/detail/7792818.html" office:name=""><text:span text:style-name="Definition">http://birulevo-zapadnoe.mos.ru/anti-corruption/methodical-materials/detail/7792818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05:11:48Z</meta:creation-date>
    <dc:date>2023-06-24T05:11:48Z</dc:date>
  </office:meta>
</office:document-meta>
</file>