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что-нужно-знать-о-коррупции"/>Памятка "Что нужно знать о коррупции"<text:bookmark-end text:name="памятка-что-нужно-знать-о-коррупции"/></text:h>
      <text:p text:style-name="First_20_paragraph">12.04.2017</text:p>
      <text:p text:style-name="Text_20_body"><text:a xlink:type="simple" xlink:href="/Памятка%20Что%20нужно%20знать%20о%20коррупции.pdf" office:name=""><text:span text:style-name="Definition">1. Памятка "Что нужно знать о коррупции" для работодателя</text:span></text:a><text:line-break/><text:line-break/><text:a xlink:type="simple" xlink:href="/Памятка%20Что%20нужно%20знать%20о%20коррупции%20для%20работодателя.pdf" office:name=""><text:span text:style-name="Definition">2. Памятка "Что нужно знать о коррупции" для работодателя</text:span></text:a><text:line-break/><text:line-break/><text:line-break/></text:p>
      <text:p text:style-name="Text_20_body"><text:line-break/></text:p>
      <text:p text:style-name="Text_20_body">Адрес страницы: <text:a xlink:type="simple" xlink:href="http://birulevo-zapadnoe.mos.ru/anti-corruption/methodical-materials/detail/5606721.html" office:name=""><text:span text:style-name="Definition">http://birulevo-zapadnoe.mos.ru/anti-corruption/methodical-materials/detail/5606721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11:34:50Z</meta:creation-date>
    <dc:date>2023-09-26T11:34:50Z</dc:date>
  </office:meta>
</office:document-meta>
</file>